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paragraph-properties fo:line-height="150%" fo:text-align="center" style:justify-single-word="false"/>
    </style:style>
    <style:style style:name="P2" style:family="paragraph" style:parent-style-name="Standard">
      <style:paragraph-properties fo:line-height="150%" fo:text-align="justify" style:justify-single-word="false"/>
      <style:text-properties style:font-name="Liberation Serif"/>
    </style:style>
    <style:style style:name="P3" style:family="paragraph" style:parent-style-name="Text_20_body" style:list-style-name="WWNum1">
      <style:paragraph-properties fo:line-height="150%" fo:text-align="justify" style:justify-single-word="false"/>
      <style:text-properties style:font-name="Liberation Serif" officeooo:rsid="00053caf"/>
    </style:style>
    <style:style style:name="P4" style:family="paragraph" style:parent-style-name="Text_20_body" style:list-style-name="L1">
      <style:paragraph-properties fo:line-height="150%" fo:text-align="justify" style:justify-single-word="false"/>
      <style:text-properties officeooo:rsid="00053caf"/>
    </style:style>
    <style:style style:name="P5" style:family="paragraph" style:parent-style-name="Text_20_body" style:list-style-name="L1">
      <style:paragraph-properties fo:line-height="150%" fo:text-align="justify" style:justify-single-word="false"/>
    </style:style>
    <style:style style:name="P6" style:family="paragraph" style:parent-style-name="Text_20_body" style:list-style-name="L1">
      <style:paragraph-properties fo:line-height="150%" fo:text-align="justify" style:justify-single-word="false"/>
      <style:text-properties officeooo:rsid="00053caf" officeooo:paragraph-rsid="00053caf"/>
    </style:style>
    <style:style style:name="P7" style:family="paragraph" style:parent-style-name="Text_20_body" style:list-style-name="L2">
      <style:paragraph-properties fo:line-height="150%" fo:text-align="justify" style:justify-single-word="false"/>
    </style:style>
    <style:style style:name="P8" style:family="paragraph" style:parent-style-name="Text_20_body" style:list-style-name="L2">
      <style:paragraph-properties fo:line-height="150%" fo:text-align="justify" style:justify-single-word="false"/>
      <style:text-properties officeooo:rsid="00053caf"/>
    </style:style>
    <style:style style:name="T1" style:family="text">
      <style:text-properties style:font-name="Liberation Serif"/>
    </style:style>
    <style:style style:name="T2" style:family="text">
      <style:text-properties style:font-name="Liberation Serif" fo:font-weight="bold" style:font-weight-asian="bold" style:font-weight-complex="bold"/>
    </style:style>
    <style:style style:name="T3" style:family="text">
      <style:text-properties officeooo:rsid="00053caf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 text:start-value="13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Regulamin</text:span></text:p>
      <text:p text:style-name="P2" loext:marker-style-name="T1"/>
      <text:list text:style-name="WWNum1">
        <text:list-item>
          <text:p text:style-name="P3" loext:marker-style-name="T1">Korty są czynne od poniedziałku do piątku w godzinach 6:00–22:00 oraz w soboty i niedziele w godzinach 8:00–22:00.</text:p>
        </text:list-item>
      </text:list>
      <text:list text:style-name="L1">
        <text:list-item>
          <text:p text:style-name="P4">Jedna godzina wynajęcia kortu oznacza 55 minut gry i 5 minut przeznaczonych na szczotkowanie kortu (obejmujące cały kort wraz z bokami i wybiegami aż do ogrodzenia). Na kort można wejść najwcześniej 5 minut przed rozpoczęciem rezerwacji.</text:p>
        </text:list-item>
        <text:list-item>
          <text:p text:style-name="P4">Na kortach obowiązuje odpowiednie obuwie tenisowe z podeszwą typu „jodła” lub inną płaską, niepozostawiającą śladów.</text:p>
        </text:list-item>
        <text:list-item>
          <text:p text:style-name="P5"><text:span text:style-name="T3">Opłaty za wynajem kortów należy uregulować z góry, przed rozpoczęciem gry, w formie online za pomocą aplikacji Tenis4U lub płatnością BLIK na numer telefonu 604-656-134, zgodnie z cennikiem opublikowanym na stronie https://kosciuszki95.pl. Rezerwacja jest ważna wyłącznie po dokonaniu płatności.</text:span></text:p>
        </text:list-item>
        <text:list-item>
          <text:p text:style-name="P4">Rezerwację można odwołać najpóźniej na 1 godzinę przed planowaną grą. Po tym czasie odwołanie nie jest możliwe, a opłacone środki nie podlegają zwrotowi.</text:p>
        </text:list-item>
        <text:list-item>
          <text:p text:style-name="P4">W przypadku odwołania rezerwacji opłacone środki nie są zwracane, lecz pozostają w systemie Tenis4U jako nadpłata i mogą zostać wykorzystane do końca danego roku kalendarzowego przy kolejnych rezerwacjach.</text:p>
        </text:list-item>
        <text:list-item>
          <text:p text:style-name="P4">Spóźnienie w rozpoczęciu korzystania z kortu z winy Korzystającego nie uprawnia do przedłużenia rezerwacji ani obniżenia opłaty.</text:p>
        </text:list-item>
        <text:list-item>
          <text:p text:style-name="P4">Na terenie kortów obowiązują zasady kultury osobistej i wzajemnego szacunku. Zabrania się krytykowania umiejętności innych graczy.</text:p>
        </text:list-item>
        <text:list-item>
          <text:p text:style-name="P4">Korty przeznaczone są wyłącznie do gry w tenisa ziemnego. Zabrania się uprawiania innych gier i sportów (np. piłki nożnej, siatkówki).</text:p>
        </text:list-item>
        <text:list-item>
          <text:p text:style-name="P4">Korzystający z kortu oświadcza, że nie ma przeciwwskazań zdrowotnych do uprawiania sportu, w szczególności tenisa ziemnego, i korzysta z obiektu na własną odpowiedzialność. Akademia Tenisa nie ponosi odpowiedzialności za wypadki i urazy wynikające z przeciwwskazań zdrowotnych Korzystającego.</text:p>
        </text:list-item>
        <text:list-item>
          <text:p text:style-name="P6"><text:s/>Akademia Tenisa Aleksandry Łabno nie ponosi odpowiedzialności za rzeczy zagubione, skradzione lub pozostawione na terenie obiektu.</text:p>
        </text:list-item>
        <text:list-item>
          <text:p text:style-name="P6"><text:s/>Zabrania się spożywania alkoholu, palenia tytoniu, wnoszenia szklanych butelek i wprowadzania zwierząt na korty. Zabrania się dotykania urządzeń technicznych będących wyposażeniem obiektu (np. skrzynek elektrycznych, oświetlenia, systemów technicznych).</text:p>
        </text:list-item>
        <text:list-item>
          <text:p text:style-name="P6"><text:s/>Obiekt jest monitorowany. Nagrania wideo są okresowo przechowywane przez Akademię Tenisa Aleksandry Łabno i mogą być wykorzystane w celach bezpieczeństwa.</text:p>
        </text:list-item>
      </text:list>
      <text:list text:style-name="L2">
        <text:list-item>
          <text:p text:style-name="P7"><text:span text:style-name="T3"><text:s/>Korzystający z kortów oświadcza, że zapoznał się z polityką prywatności Akademii Tenisa Aleksandry Łabno, dostępną na stronie http://kosciuszki95.pl, i ją akceptuje. Przetwarzanie danych osobowych odbywa się zgodnie z Rozporządzeniem Parlamentu Europejskiego i Rady (UE) 2016/679 („RODO”).</text:span></text:p>
        </text:list-item>
        <text:list-item>
          <text:p text:style-name="P8"><text:soft-page-break/><text:s/>Akademia Tenisa Aleksandry Łabno zastrzega sobie prawo do zmiany terminu rezerwacji z przyczyn technicznych lub organizacyjnych, po wcześniejszym uzgodnieniu z Korzystającym.</text:p>
        </text:list-item>
        <text:list-item>
          <text:p text:style-name="P8"><text:s/>Niedostosowanie się do niniejszego regulaminu może skutkować odmową dopuszczenia do gry lub anulowaniem rezerwacji bez prawa do zwrotu środków.</text:p>
        </text:list-item>
        <text:list-item>
          <text:p text:style-name="P8"><text:s/>Dokonanie rezerwacji kortu jest równoznaczne z akceptacją niniejszego regulaminu.<text:span text:style-name="T1"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Znaki_20_numeracji" style:display-name="Znaki numeracji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499cm" fo:margin-bottom="0.499cm" fo:margin-left="0.499cm" fo:margin-right="0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9-14T15:19:26.837473000</meta:creation-date>
    <dc:date>2025-09-14T17:02:58.176363800</dc:date>
    <meta:editing-duration>PT1H43M29S</meta:editing-duration>
    <meta:editing-cycles>4</meta:editing-cycles>
    <meta:generator>LibreOffice/25.2.5.2$Windows_X86_64 LibreOffice_project/03d19516eb2e1dd5d4ccd751a0d6f35f35e08022</meta:generator>
    <meta:document-statistic meta:table-count="0" meta:image-count="0" meta:object-count="0" meta:page-count="2" meta:paragraph-count="18" meta:word-count="418" meta:character-count="3085" meta:non-whitespace-character-count="2697"/>
  </office:meta>
</office:document-meta>
</file>