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ing_20_1">
      <style:paragraph-properties fo:line-height="100%" fo:text-align="center" style:justify-single-word="false"/>
      <style:text-properties style:font-name="Times New Roman" fo:font-weight="normal" officeooo:rsid="0016bc53" officeooo:paragraph-rsid="0016bc53" style:font-weight-asian="normal" style:font-weight-complex="normal"/>
    </style:style>
    <style:style style:name="P2" style:family="paragraph" style:parent-style-name="Text_20_body">
      <style:paragraph-properties fo:line-height="100%" fo:text-align="center" style:justify-single-word="false"/>
      <style:text-properties style:font-name="Times New Roman" fo:font-weight="normal" officeooo:rsid="0016bc53" officeooo:paragraph-rsid="0016bc53" style:font-weight-asian="normal" style:font-weight-complex="normal"/>
    </style:style>
    <style:style style:name="P3" style:family="paragraph" style:parent-style-name="Text_20_body">
      <style:paragraph-properties fo:line-height="100%" fo:text-align="justify" style:justify-single-word="false"/>
      <style:text-properties style:font-name="Times New Roman" fo:font-weight="normal" officeooo:rsid="0016bc53" officeooo:paragraph-rsid="0016bc53" style:font-weight-asian="normal" style:font-weight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>POLITYKA PRYWATNOŚCI</text:h>
      <text:p text:style-name="P2">AKADEMIA TENISA ALEKSANDRA ŁABNO</text:p>
      <text:p text:style-name="P3"/>
      <text:p text:style-name="P3">1. Administratorem danych osobowych jest Akademia Tenisa Aleksandra Łabno, ul. Tadeusza Kościuszki 95 38-300 Gorlice, e-mail: aleksandra@labno.pl. Administrator dokłada szczególnej staranności, aby dane były przetwarzane zgodnie z prawem, bezpiecznie i z poszanowaniem praw osób, których dotyczą.</text:p>
      <text:p text:style-name="P3">2. Administrator może przetwarzać następujące dane: dane identyfikacyjne: imię, nazwisko, data urodzenia ; dane kontaktowe: adres, numer telefonu, adres e-mail ; dane związane ze świadczeniem usług treningowych i organizacją wydarzeń sportowych ; dane księgowe i podatkowe wymagane przepisami prawa ; dane techniczne: adresy IP, logi systemowe, cookies (jeśli użytkownik korzysta ze strony) ; dane wizerunkowe utrwalane w ramach monitoringu wizyjnego.</text:p>
      <text:p text:style-name="P3">3. Dane osobowe przetwarzane są w następujących celach: zawarcie i wykonanie umów dotyczących usług sportowych (art. 6 ust. 1 lit. b RODO), zapewnienie bezpieczeństwa osób i mienia poprzez monitoring (art. 6 ust. 1 lit. f RODO), realizacja obowiązków prawnych (księgowych, podatkowych, kontrolnych) (art. 6 ust. 1 lit. c RODO), marketing usług własnych oraz informowanie o wydarzeniach (art. 6 ust. 1 lit. f RODO), dochodzenie i obrona roszczeń (art. 6 ust. 1 lit. f RODO), przesyłanie newslettera na podstawie zgody (art. 6 ust. 1 lit. a RODO). Administrator nie podejmuje decyzji w sposób zautomatyzowany, w tym poprzez profilowanie.</text:p>
      <text:p text:style-name="P3">4. Kort tenisowy i jego otoczenie jest objęty monitoringiem wizyjnym. Celem monitoringu jest zapewnienie bezpieczeństwa osób oraz ochrona mienia. Nagrania przechowywane są maksymalnie 30 dni, chyba że stanowią dowód w postępowaniu. Dostęp do nagrań mają wyłącznie osoby upoważnione.</text:p>
      <text:p text:style-name="P3">5. Strona internetowa może korzystać z plików cookies w celach technicznych, statystycznych i marketingowych. Cookies mogą być niezbędne (do prawidłowego działania strony) lub funkcjonalne (np. zapamiętujące ustawienia użytkownika). Użytkownik może w każdej chwili zmienić ustawienia dotyczące cookies w przeglądarce. W przypadku korzystania z cookies podmiotów trzecich (np. Facebook, Instagram), Administrator odsyła do polityk prywatności tych serwisów.</text:p>
      <text:p text:style-name="P3">6. Każdej osobie przysługuje prawo do dostępu do swoich danych, sprostowania, usunięcia lub ograniczenia przetwarzania, przenoszenia danych, wniesienia sprzeciwu wobec przetwarzania, cofnięcia zgody w dowolnym momencie, wniesienia skargi do Prezesa Urzędu Ochrony Danych Osobowych.</text:p>
      <text:p text:style-name="P3">7. Dane mogą być udostępniane wyłącznie: organom uprawnionym (np. Policja, sąd), podmiotom świadczącym usługi techniczne, księgowe lub IT na zlecenie Administratora, nie są przekazywane do państw trzecich ani organizacji międzynarodowych.</text:p>
      <text:p text:style-name="P3">8. Dane związane z usługami sportowymi – przez okres obowiązywania umowy i do czasu przedawnienia roszczeń. Dane księgowe – przez okres wymagany przepisami (5 lat). Dane newslettera – do momentu cofnięcia zgody. Dane z monitoringu – maksymalnie 30 dni.</text:p>
      <text:p text:style-name="P3">9. Administrator zastrzega sobie prawo do zmiany Polityki Prywatności w związku ze zmianą przepisów prawa lub usług. Aktualna wersja dokumentu dostępna jest na stronie internetowej https://kosciuszki95.pl</text:p>
      <text:p text:style-name="P2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1" style:display-name="Heading 1" style:family="paragraph" style:parent-style-name="Heading" style:next-style-name="Text_20_body" style:default-outline-level="1" style:list-style-name="" style:class="chapter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Arial1" style:font-family-complex="Arial" style:font-family-generic-complex="system" style:font-pitch-complex="variable" style:font-size-complex="24pt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2cm 0.004cm 0.002cm" fo:padding="0cm" fo:border-left="none" fo:border-right="none" fo:border-top="none" fo:border-bottom="0.14pt double #808080" text:number-lines="false" text:line-number="0" style:join-border="false"/>
      <style:text-properties fo:font-size="6pt" style:font-size-asian="6pt" style:font-size-complex="6pt"/>
    </style:style>
    <style:style style:name="Heading_20_3" style:display-name="Heading 3" style:family="paragraph" style:parent-style-name="Heading" style:next-style-name="Text_20_body" style:default-outline-level="3" style:list-style-name="" style:class="chapter">
      <style:paragraph-properties fo:margin-top="0.247cm" fo:margin-bottom="0.212cm" style:contextual-spacing="false"/>
      <style:text-properties style:font-name="Liberation Serif" fo:font-family="'Liberation Serif'" style:font-family-generic="roman" style:font-pitch="variable" fo:font-size="14pt" fo:font-weight="bold" style:font-name-asian="NSimSun" style:font-family-asian="NSimSun" style:font-family-generic-asian="system" style:font-pitch-asian="variable" style:font-size-asian="14pt" style:font-weight-asian="bold" style:font-name-complex="Arial1" style:font-family-complex="Arial" style:font-family-generic-complex="system" style:font-pitch-complex="variable" style:font-size-complex="14pt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0.499cm" fo:margin-bottom="0.499cm" fo:margin-left="0.499cm" fo:margin-right="0.499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5-09-14T15:44:02.938427700</meta:creation-date>
    <dc:date>2025-09-14T16:52:13.498282000</dc:date>
    <meta:editing-duration>PT1H8M10S</meta:editing-duration>
    <meta:editing-cycles>2</meta:editing-cycles>
    <meta:generator>LibreOffice/25.2.5.2$Windows_X86_64 LibreOffice_project/03d19516eb2e1dd5d4ccd751a0d6f35f35e08022</meta:generator>
    <meta:document-statistic meta:table-count="0" meta:image-count="0" meta:object-count="0" meta:page-count="1" meta:paragraph-count="11" meta:word-count="418" meta:character-count="3147" meta:non-whitespace-character-count="2736"/>
  </office:meta>
</office:document-meta>
</file>